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Wenckebachstraat 142, 1951 JW Velsen-Noord, verlengen (5 jaar) voor verhuur van 11 kamers in voormalig kantoorge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Wenckebachstraat 142, 1951 JW Velsen-Noord, verlengen (5 jaar) voor verhuur van 11 kamers in voormalig kantoorgebouw</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Velsen-Noord</text:span>
          </text:p>
            <text:p text:style-name="common-al"/>
            <text:p text:style-name="last-al">Wenckebachstraat 142, 1951 JW Velsen-Noord, verlengen (5 jaar) voor verhuur van 11 kamers in voormalig kantoorgebouw (30-07-2026) 0453416520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558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8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8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65205</meta:user-defined>
    <dc:language>nl</dc:language>
    <meta:user-defined meta:name="OVERHEIDop.locatietype/OVERHEIDop.gebiedsmarkering">Punt</meta:user-defined>
    <meta:user-defined meta:name="DC.title">Ingediende aanvraag omgevingsvergunning Wenckebachstraat 142, 1951 JW Velsen-Noord, verlengen (5 jaar) voor verhuur van 11 kamers in voormalig kantoorgebouw</meta:user-defined>
    <meta:user-defined meta:name="DCTERMS.W3CDTF/DCTERMS.available">2026-08-06</meta:user-defined>
    <meta:user-defined meta:name="DCTERMS.W3CDTF/OVERHEIDop.jaargang">2026</meta:user-defined>
    <meta:user-defined meta:name="OVERHEIDop.publicationIssue">375589</meta:user-defined>
    <meta:user-defined meta:name="OVERHEIDop.GmbID/DC.identifier">gmb-2026-375589</meta:user-defined>
    <meta:user-defined meta:name="OVERHEIDop.versieInformatie"/>
  </office:meta>
</office:document-meta>
</file>