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RD (Notitie van Reikwijdte en Detailniveau) van het PlanMER (milieueffectrapportage) van het Warmteprogramma van de gemeent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Katwijk,</text:p>
            <text:p text:style-name="common-al">Gelet op afdeling 3.4 van de Algemene wet bestuursrecht,</text:p>
            <text:p text:style-name="common-al">overwegende, dat het wenselijk is in te stemmen met de concept NRD en het ter inzage leggen van de concept NRD gedurende een periode van zes weken; </text:p>
            <text:p text:style-name="common-al">
            <text:span text:style-name="nadrukvet">Besluit</text:span>
          </text:p>
            <text:p text:style-name="common-al">In te stemmen met de concept Notitie Reikwijdte en Detailniveau (NRD) en dit concept conform afdeling 3.4 van de Algemene wet bestuursrecht gedurende een periode van zes weken ter inzage te leggen.</text:p>
            <text:p text:style-name="common-al">
            <text:span text:style-name="nadrukcur">Inhoud NRD</text:span>
          </text:p>
            <text:p text:style-name="common-al">Voor het op te stellen Warmteprogramma is de gemeente vanuit de Omgevingswet verplicht een milieueffectrapportage (PlanMER) uit te voeren. Voordat de PlanMER kan worden opgesteld, moet eerst een NRD worden opgesteld. In de NRD staat welke onderwerpen in de PlanMER worden onderzocht. Dit betreft onder andere de te onderzoeken milieueffecten, de duurzame warmteoplossingen die worden meegenomen en de onderzoeksmethoden die kunnen worden toegepast.</text:p>
            <text:p text:style-name="common-al">
            <text:span text:style-name="nadrukvet">Terinzagelegging</text:span>
          </text:p>
            <text:p text:style-name="common-al">De concept NRD ligt gedurende 6 weken ter inzage en de termijn vangt aan met ingang van de dag na die waarop het (voorgenomen) besluit door middel van een kennisgeving is gepubliceerd.</text:p>
            <text:p text:style-name="common-al">U kunt de concept NRD digitaal bekijken via het digitale Gemeenteblad op <text:a xlink:href="http://www.officielebekendmakingen.nl/" xlink:type="simple"><text:span text:style-name="nadrukondlijn">www.officielebekendmakingen.nl</text:span></text:a>. Het document hangt als ‘Bekijk document’ aan deze publicatie (zie linker kolom). Daarnaast ligt het stuk ook fysiek ter inzage in het gemeentehuis.</text:p>
            <text:p text:style-name="common-al">Gedurende de termijn van 6 weken kunnen belanghebbenden een zienswijze indienen. Dit kan bijvoorbeeld zijn over onderzoeksthema’s die u mist of thema’s die u specifieker onderzocht wilt hebben. Dit kan door een email te sturen naar <text:a xlink:href="mailto:energie@katwijk.nl" xlink:type="simple"><text:span text:style-name="nadrukondlijn">energie@katwijk.nl</text:span></text:a>. Het kan ook via ons webformulier. Kijk voor meer informatie op <text:a xlink:href="http://www.katwijk.nl/zienswijze" xlink:type="simple"><text:span text:style-name="nadrukcur"><text:span text:style-name="nadrukondlijn">http://www.katwijk.nl/zienswijze</text:span></text:span></text:a><text:span text:style-name="nadrukcur">.</text:span></text:p>
            <text:p text:style-name="common-al">Daarnaast kan het ook mondeling of per brief en deze brief te richten aan het college, cluster Beleid Fysieke Leefomgeving, t.a.v. Team Energietransitie, Postbus 589, 2220 AN Katwijk ZH. Schrijf daarbij: Zienswijze NRD PlanMER Warmteprogramma Katwijk.</text:p>
            <text:p text:style-name="last-al">Voor een mondelinge zienswijze kunt u een afspraak maken met cluster Beleid Fysieke Leefomgeving, team Energietransitie, via tel. (071) 406 5000.</text:p>
            <text:p text:style-name="tekst_bottom"/>
          </text:section>
        </text:section>
        <text:section text:name="zakelijke-mededeling-sluiting_id1-3-2-2" text:style-name="zakelijke-mededeling-sluiting">
          <text:section text:name="gegeven_id1-3-2-2-1" text:style-name="gegeven">
            <text:p text:style-name="dagtekening">
            <text:span text:style-name="plaats">Katwijk, 14 jul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Burgemeester en wethouders,</text:span></text:p>
          </text:section>
          <text:section text:name="ondertekening_id1-3-2-2-3">
            <text:p><text:span text:style-name="deze">De secretaris, </text:span></text:p>
          </text:section>
          <text:section text:name="ondertekening_id1-3-2-2-4">
            <text:p><text:span text:style-name="deze">R.T. Jie Sam Foek</text:span></text:p>
          </text:section>
          <text:section text:name="ondertekening_id1-3-2-2-5">
            <text:p><text:span text:style-name="deze">de burgemeester,</text:span></text:p>
          </text:section>
          <text:section text:name="ondertekening_id1-3-2-2-6">
            <text:p><text:span text:style-name="deze">P.N. Middelkoop</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55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Katwijk</meta:user-defined>
    <meta:user-defined meta:name="OVERHEID.Informatietype/DC.type">officiële publicatie</meta:user-defined>
    <meta:user-defined meta:name="OVERHEIDop.Rubriek/DC.type">participatie</meta:user-defined>
    <meta:user-defined meta:name="OVERHEID.Gemeente/OVERHEID.authority">Katwijk</meta:user-defined>
    <meta:user-defined meta:name="OVERHEID.Gemeente/DCTERMS.publisher">Katwijk</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NRD (Notitie van Reikwijdte en Detailniveau) van het PlanMER (milieueffectrapportage) van het Warmteprogramma van de gemeente Katwijk</meta:user-defined>
    <meta:user-defined meta:name="OVERHEIDop.datumEindeReactietermijn">2026-09-17</meta:user-defined>
    <meta:user-defined meta:name="OVERHEIDop.TilID/OVERHEIDop.terinzageleggingOP">til-2026-31280</meta:user-defined>
    <meta:user-defined meta:name="DCTERMS.W3CDTF/DCTERMS.available">2026-08-06</meta:user-defined>
    <meta:user-defined meta:name="DCTERMS.W3CDTF/OVERHEIDop.jaargang">2026</meta:user-defined>
    <meta:user-defined meta:name="OVERHEIDop.publicationIssue">375580</meta:user-defined>
    <meta:user-defined meta:name="OVERHEIDop.GmbID/DC.identifier">gmb-2026-375580</meta:user-defined>
    <meta:user-defined meta:name="OVERHEIDop.versieInformatie"/>
  </office:meta>
</office:document-meta>
</file>