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het evenement 'Middeleeuws Weekend Well' d.d. 22-08-2026 en 23-08-2026  in de Kasteellaan in Well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Middeleeuws Weekend Well, d.d. 22-08-2026 en 23-08-2026 </text:p>
            <text:p text:style-name="common-al">· Besluitdatum: 3 augustus 2026</text:p>
            <text:p text:style-name="common-al">· Locatie: Nabij Kasteellaan 20, 5855AE Well L</text:p>
            <text:p text:style-name="common-al">· Zaaknummer: Z2026-00000296</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755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296</meta:user-defined>
    <meta:user-defined meta:name="DCTERMS.abstract">Betreft: Evenementenvergunning verleend voor het organiseren van het evenement Middeleeuws Weekend Well d.d. 22-08-2026 en 23-08-2026  in de Kasteellaan in Well L.</meta:user-defined>
    <dc:language>nl</dc:language>
    <meta:user-defined meta:name="OVERHEIDop.locatietype/OVERHEIDop.gebiedsmarkering">Punt</meta:user-defined>
    <meta:user-defined meta:name="DC.title">Besluit op aanvraag voor het organiseren van het evenement 'Middeleeuws Weekend Well' d.d. 22-08-2026 en 23-08-2026  in de Kasteellaan in Well L.</meta:user-defined>
    <meta:user-defined meta:name="DCTERMS.W3CDTF/DCTERMS.available">2026-08-06</meta:user-defined>
    <meta:user-defined meta:name="DCTERMS.W3CDTF/OVERHEIDop.jaargang">2026</meta:user-defined>
    <meta:user-defined meta:name="OVERHEIDop.publicationIssue">375575</meta:user-defined>
    <meta:user-defined meta:name="OVERHEIDop.GmbID/DC.identifier">gmb-2026-375575</meta:user-defined>
    <meta:user-defined meta:name="OVERHEIDop.versieInformatie"/>
  </office:meta>
</office:document-meta>
</file>