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Zuiderzeestraatweg Oost 18, 8081LC 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bben wij een aanvraag ontvangen voor het wijzigen van de bestaande handelsreclame op het perceel Zuiderzeestraatweg Oost 18, 8081LC Elburg. De aanvraag is geregistreerd onder zaaknummer Z2026-00001340. De aanvraag betreft de volgende activiteit(en)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755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340</meta:user-defined>
    <meta:user-defined meta:name="DCTERMS.abstract">Betreft: Aanvraag op locatie Zuiderzeestraatweg Oost 18, 8081LC Elburg</meta:user-defined>
    <dc:language>nl</dc:language>
    <meta:user-defined meta:name="OVERHEIDop.locatietype/OVERHEIDop.gebiedsmarkering">Vlak</meta:user-defined>
    <meta:user-defined meta:name="DC.title">Ingekomen aanvraag omgevingsvergunning Zuiderzeestraatweg Oost 18, 8081LC Elbur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72</meta:user-defined>
    <meta:user-defined meta:name="OVERHEIDop.GmbID/DC.identifier">gmb-2026-375572</meta:user-defined>
    <meta:user-defined meta:name="OVERHEIDop.versieInformatie"/>
  </office:meta>
</office:document-meta>
</file>