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GPPStationspleini5134257a-6c37-4306-85b3-34330af2ce3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wijkerland – Verplaatsen 3 algemene gehandicaptenparkeerplaatsen en opheffen 1 algemene gehandicaptenparkeerplaats stationsgebied – Steenwijk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cur">Zaaknummer 2026-012719</text:span>
            <text:span text:style-name="nadrukcur"/>
          </text:p>
            <text:p text:style-name="al">
            <text:span text:style-name="nadrukcur">Burgemeester en wethouders van de gemeente Steenwijkerland;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gelet op de Wegenwet, de Wegenverkeerswet 1994 (hierna: WVW 1994), het Reglement Verkeersregels en Verkeerstekens 1990 (hierna: RVV 1990), het Besluit Administratieve Bepalingen inzake het Wegverkeer (hierna: BABW) en de Uitvoeringsvoorschriften van het Besluit Administratieve Bepalingen inzake het Wegverkeer (hierna: Uitvoeringsvoorschriften BABW); </text:p>
            <text:p text:style-name="tussenkopcur">
            <text:span text:style-name="nadrukvet">Overwegende:</text:span>
          </text:p>
            <text:p text:style-name="common-al">dat het Stationsplein gelegen is binnen de bebouwde kom van Steenwijk;</text:p>
            <text:p text:style-name="common-al">dat het Stationsplein in beheer is bij de gemeente Steenwijkerland;</text:p>
            <text:p text:style-name="common-al">dat het Stationsplein een weg is als bedoeld in artikel 18, lid 1 onder d van de WVW 1994;</text:p>
            <text:p text:style-name="common-al">dat gelet op dit artikel het college van burgemeester en wethouders van Steenwijkerland bevoegd is verkeersbesluiten te nemen voor deze weg;</text:p>
            <text:p text:style-name="common-al">dat de bevoegdheid voor het nemen van verkeersbesluiten door het college van burgemeester en wethouders van Steenwijkerland is gemandateerd aan de juridisch adviseur Openbare Ruimte;</text:p>
            <text:p text:style-name="common-al">dat aan de oostzijde van het stationsgebied in het verleden vier algemene gehandicaptenparkeerplaatsen zijn gerealiseerd;</text:p>
            <text:p text:style-name="common-al">dat het stationsgebied de afgelopen jaren grotendeels is aangepakt en opgeknapt;</text:p>
            <text:p text:style-name="common-al">dat de herontwikkeling van het stationsgebied zich nu in de derde fase bevindt en de vier bestaande algemene gehandicaptenparkeerplaatsen aan de oostzijde vanwege nieuwe voorzieningen en verbeterde verkeer- en parkeerorganisatie niet op de huidige locatie kunnen blijven;</text:p>
            <text:p text:style-name="common-al">dat het doel van gehandicaptenparkeerplaatsen is om de afstand tussen het geparkeerde voertuig en de aanwezige openbare voorzieningen zo beperkt mogelijk te houden;</text:p>
            <text:p text:style-name="common-al">dat gehandicapte gebruikers op deze manier in staat worden gesteld een actief en mobiel leven te leiden en daardoor (makkelijker) aan het algemene maatschappelijke verkeer kunnen deelnemen;</text:p>
            <text:p text:style-name="common-al">dat het daarom noodzakelijk is dat er gehandicaptenparkeerplaatsen terugkomen op een andere locatie in het stationsgebied, namelijk op het Stationsplein ter hoogte van de Kiss &amp; Ride-zone; </text:p>
            <text:p text:style-name="common-al">dat de locatie bij de Kiss &amp; Ride-zone zich op ongeveer 30 meter van de hoofdpoort van het station bevindt en daarmee ongeveer 80 meter dichterbij de hoofdpoort is gelegen dan de bestaande algemene gehandicaptenparkeerplaatsen;</text:p>
            <text:p text:style-name="common-al">dat de looproute vanaf de Kiss &amp; Ride-zone minder obstakels kent en daarmee een meer toegankelijke en veiligere keuze is voor gehandicapten;</text:p>
            <text:p text:style-name="common-al">dat bij parkeerdruk puntmetingen van NS, die twee keer per jaar worden gedaan, is geconstateerd dat er geen parkeerdruk is op de vier bestaande algemene gehandicaptenparkeerplaatsen; </text:p>
            <text:p text:style-name="common-al">dat het daarom voldoende is drie in plaats van vier algemene gehandicaptenparkeerplaatsen aan te wijzen in het stationsgebied;</text:p>
            <text:p text:style-name="common-al">dat een aantal van drie algemene gehandicaptenparkeerplaatsen binnen de door de NS gehanteerde norm valt;</text:p>
            <text:p text:style-name="common-al">dat de drie algemene gehandicaptenparkeerplaatsen ten koste gaan van andere plaatsen binnen de Kiss &amp; Ride-zone, maar het aantal overgebleven plaatsen nog steeds binnen de norm gehanteerd door de NS valt en naar verwachting geen verhoogde parkeerdruk meebrengt;</text:p>
            <text:p text:style-name="common-al">dat het verplaatsen van drie algemene gehandicaptenparkeerplaatsen bijdraagt aan de bescherming van weggebruikers en passagiers en de bruikbaarheid van de weg bevordert;</text:p>
            <text:p text:style-name="common-al">dat het opheffen van een algemene gehandicaptenparkeerplaats bijdraagt aan het zoveel mogelijk waarborgen van de vrijheid van het verkeer; </text:p>
            <text:p text:style-name="common-al">dat met het verplaatsen van drie algemene gehandicaptenparkeerplaatsen en het opheffen van een algemene gehandicaptenparkeerplaats weggebruikers dan ook niet onevenredig benadeeld worden;</text:p>
            <text:p text:style-name="common-al">dat de algemene gehandicaptenparkeerplaatsen kunnen worden verplaatst door middel van het verplaatsen van drie verkeersborden E6 van bijlage 1 van het RVV 1990 van de oostzijde van het stationsgebied te Steenwijk naar het Stationsplein ter hoogte van de Kiss &amp; Ride-zone;</text:p>
            <text:p text:style-name="common-al">dat een algemene gehandicaptenparkeerplaats kan worden opgeheven door middel van het verwijderen van verkeersbord E6 van bijlage 1 van het RVV 1990 aan de oostzijde van het stationsgebied te Steenwijk;</text:p>
            <text:p text:style-name="common-al">dat gelet op artikel 12 van het BABW voor het verplaatsen en verwijderen van verkeersborden E6 van bijlage 1 van het RVV 1990 een verkeersbesluit is vereist;</text:p>
            <text:p text:style-name="common-al">dat gelet op artikel 2 van de WVW 1994 de hiervoor benoemde verkeersmaatregel strekt tot:</text:p>
            <text:p text:style-name="common-al">- het beschermen van weggebruikers en passagiers; </text:p>
            <text:p text:style-name="common-al">- het in stand houden van de weg en het waarborgen van de bruikbaarheid daarvan, en;</text:p>
            <text:p text:style-name="common-al">- het zoveel mogelijk waarborgen van de vrijheid van het verkeer;</text:p>
            <text:p text:style-name="common-al">dat gelet op artikel 2 van de WVW 1994 het zoveel mogelijk waarborgen van de vrijheid van het verkeer in het geding is bij het verplaatsen drie algemene gehandicaptenparkeerplaatsen;</text:p>
            <text:p text:style-name="common-al">dat gelet op artikel 2 van de WVW 1994 het beschermen van weggebruikers en passagiers in het geding is bij het opheffen van een algemene gehandicaptenparkeerplaats;</text:p>
            <text:p text:style-name="common-al">dat gelet op voorgaande overwegingen de hiervoor genoemde belangen van ondergeschikt belang worden geacht;</text:p>
            <text:p text:style-name="common-al">dat gelet op artikel 24 van het BABW overleg is gevoerd met de gemandateerde van de korpschef van de regiopolitie IJsselland;</text:p>
            <text:p text:style-name="common-al">dat de politie over de verkeersmaatregel heeft geadviseerd.</text:p>
            <text:p text:style-name="common-al">
            <text:span text:style-name="nadrukvet">B e s l u i t e n :</text:span>
          </text:p>
            <text:p text:style-name="common-al">- door middel van het verplaatsen van drie verkeersborden E6 van bijlage 1 van het RVV 1990 drie algemene gehandicaptenparkeerplaatsen te verplaatsen van de oostzijde van het stationsgebied te Steenwijk naar het Stationsplein ter hoogte van de Kiss &amp; Ride-zone;</text:p>
            <text:p text:style-name="common-al">- door middel van het verwijderen van verkeersbord E6 van bijlage 1 van het RVV 1990 een algemene gehandicaptenparkeerplaats op te heffen aan de oostzijde van het stationsgebied te Steenwijk;</text:p>
            <text:p text:style-name="common-al">- een en ander zoals aangegeven op de bij dit besluit behorende situatietekening.</text:p>
            <text:p text:style-name="common-al">
            <draw:frame><draw:text-box><text:section text:name="plaatje_id1-3-2-2-1-40-1" text:style-name="plaatje">
              <text:p text:style-name="illustratie_id1-3-2-2-1-40-1-1"><draw:frame draw:style-name="illustratie_id1-3-2-2-1-40-1-1" text:anchor-type="paragraph" svg:width="150mm" svg:height="97.8mm"><draw:image xlink:href="Pictures/GPPStationspleini5134257a-6c37-4306-85b3-34330af2ce31.jpg" xlink:type="simple"/></draw:frame></text:p>
            </text:section></draw:text-box></draw:frame>
          </text:p>
            <text:p text:style-name="common-al">
            <text:span text:style-name="nadrukcur">Steenwijk, 11 augustus 2026</text:span>
          </text:p>
            <text:p text:style-name="common-al"/>
            <text:p text:style-name="common-al">
            <text:span text:style-name="nadrukcur">namens burgemeester en wethouders van Steenwijkerland,</text:span>
          </text:p>
            <text:p text:style-name="last-al">
            <text:span text:style-name="nadrukcur">Juridisch adviseur Openbare Ruimte</text:span>
          </text:p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M.A. van der Kolk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
            <text:span text:style-name="nadrukcur">Mededelingen</text:span>
          </text:span>
        </text:p>
          <text:p text:style-name="bezwaarschrift_al">
          <text:span text:style-name="nadrukvet">Bezwaar maken:</text:span>
        </text:p>
          <text:p text:style-name="bezwaarschrift_al">Bent u het niet eens met dit besluit? Dan kunt u een bezwaarschrift indienen. Dit is een brief waarin u uitlegt waarom u het niet eens bent met het besluit. Dat moet u doen binnen 6 weken na de datum die bovenaan deze brief staat. </text:p>
          <text:p text:style-name="bezwaarschrift_al">In de brief schrijft u:</text:p>
          <text:p text:style-name="bezwaarschrift_al">- de datum </text:p>
          <text:p text:style-name="bezwaarschrift_al">- uw naam, adres en telefoonnummer</text:p>
          <text:p text:style-name="bezwaarschrift_al">- tegen welk besluit u bezwaar maakt </text:p>
          <text:p text:style-name="bezwaarschrift_al">- waarom u het niet eens bent met het besluit</text:p>
          <text:p text:style-name="bezwaarschrift_al">Onderteken uw brief en stuur naar: Gemeente Steenwijkerland, aan: burgemeester en wethouders, Postbus 162, 8330 AD Steenwijk. </text:p>
          <text:p text:style-name="bezwaarschrift_al">U kunt ook online bezwaar maken. Dit kan via www.steenwijkerland.nl/bezwaar. Hiervoor heeft u uw DigiD nodig. </text:p>
          <text:p text:style-name="bezwaarschrift_al">Komt u door het besluit direct in de problemen? En kunt u de beslissing op uw bezwaar niet afwachten? Dan kunt u een voorlopige voorziening aanvragen bij de bestuursrechter. Dit is een tijdelijke oplossing. Hieraan zijn kosten verbonden. Meer informatie vindt u op www.rechtspraak.nl Zoek op voorlopige voorziening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40-1-1" style:parent-style-name="Standard">
      <style:paragraph-properties style:line-spacing="0mm" style:text-autospace="none" ofo:line-height="0.001cm"/>
    </style:style>
    <style:style style:family="graphic" style:name="illustratie_id1-3-2-2-1-40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556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Steenwijkerland</meta:user-defined>
    <meta:user-defined meta:name="OVERHEID.Gemeente/OVERHEID.authority">Steenwijkerland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Steenwijkerland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Steenwijkerland - Verplaatsen 3 algemene gehandicaptenparkeerplaatsen en opheffen 1 algemene gehandicaptenparkeerplaats stationsgebied - Steenwijk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Steenwijkerland – Verplaatsen 3 algemene gehandicaptenparkeerplaatsen en opheffen 1 algemene gehandicaptenparkeerplaats stationsgebied – Steenwij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66</meta:user-defined>
    <meta:user-defined meta:name="OVERHEIDop.GmbID/DC.identifier">gmb-2026-375566</meta:user-defined>
    <meta:user-defined meta:name="OVERHEIDop.versieInformatie"/>
  </office:meta>
</office:document-meta>
</file>