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Tasmanstraat 11 1013P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.</text:p>
            <text:p text:style-name="common-al">Zaakadres: Tasmanstraat 11A 1013PW Amsterdam, Tasmanstraat 11B 1013PW Amsterdam, Tasmanstraat 11C 1013PW Amsterdam, Tasmanstraat 11D 1013PW Amsterdam, Tasmanstraat 11E 1013PW Amsterdam, Tasmanstraat 11F 1013PW Amsterdam</text:p>
            <text:p text:style-name="common-al">Datum ontvangst: 31-07-2026</text:p>
            <text:p text:style-name="common-al">Zaaknummer: Z2026-0342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5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287</meta:user-defined>
    <meta:user-defined meta:name="DCTERMS.abstract">het splitsen van het gebouw in appartementsrechten op het adres Tasmanstraat 1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Tasmanstraat 11 1013PW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60</meta:user-defined>
    <meta:user-defined meta:name="OVERHEIDop.GmbID/DC.identifier">gmb-2026-375560</meta:user-defined>
    <meta:user-defined meta:name="OVERHEIDop.versieInformatie"/>
  </office:meta>
</office:document-meta>
</file>