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stevâerstraat 71-H 1056H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twee koekoeken aan de voorzijde</text:p>
            <text:p text:style-name="common-al">Zaakadres: Bestevâerstraat 71-H 1056HJ Amsterdam</text:p>
            <text:p text:style-name="common-al">Datum ontvangst: 26-06-2026</text:p>
            <text:p text:style-name="common-al">Zaaknummer: Z2026-028202</text:p>
            <text:p text:style-name="common-al">DSO-nummer: 20260626006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5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202</meta:user-defined>
    <meta:user-defined meta:name="DCTERMS.abstract">realiseren van twee koekoeken aan d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stevâerstraat 71-H 1056HJ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59</meta:user-defined>
    <meta:user-defined meta:name="OVERHEIDop.GmbID/DC.identifier">gmb-2026-375559</meta:user-defined>
    <meta:user-defined meta:name="OVERHEIDop.versieInformatie"/>
  </office:meta>
</office:document-meta>
</file>