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oorzitting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Op grond van de Algemene wet bestuursrecht houdt de adviescommissie bezwaarschriften op woensdag 26 augustus 2026 de volgende hoorzitting in het gemeentehuis (‘t Erf 1):</text:p>
            <text:p text:style-name="al">
            <text:span text:style-name="nadrukvet">15.00 uur: </text:span>in verband met een bezwaarschrift, gericht tegen het besluit van het college van 20 april 2026, verzonden op dezelfde datum, kenmerk Z2026-00000161, gepubliceerd in het Gemeenteblad d.d. 22 april 2026, inhoudende de verleende omgevingsvergunning voor het uitbreiden van de woning en verhogen van de nok op het perceel Prunuslaan 21 te Leusden.</text:p>
            <text:p text:style-name="al">Deze hoorzitting is openbaar. Voor nadere informatie kunt u contact opnemen met het secretariaat van de adviescommissie bezwaarschriften tel. 033-4961584.</text:p>
            <text:p text:style-name="al"/>
          </text:section>
        </text:section>
        <text:section text:name="regeling-tekst_id1-3-2-2" text:style-name="regeling-tekst"/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75548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48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Leusden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Leusden</meta:user-defined>
    <meta:user-defined meta:name="OVERHEID.Gemeente/DCTERMS.publisher">Leusden</meta:user-defined>
    <meta:user-defined meta:name="OVERHEID.TaxonomieBeleidsagendaDecentraal/OVERHEID.category">Recht | Organisatie en beleid</meta:user-defined>
    <meta:user-defined meta:name="DCTERMS.abstract">Persbericht hoorzitting</meta:user-defined>
    <dc:language>nl</dc:language>
    <meta:user-defined meta:name="OVERHEIDop.locatietype/OVERHEIDop.gebiedsmarkering">Gemeente</meta:user-defined>
    <meta:user-defined meta:name="DC.title">Hoorzitt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548</meta:user-defined>
    <meta:user-defined meta:name="OVERHEIDop.GmbID/DC.identifier">gmb-2026-375548</meta:user-defined>
    <meta:user-defined meta:name="OVERHEIDop.versieInformatie"/>
  </office:meta>
</office:document-meta>
</file>