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ob Boumanstraat 43, 6042EH Roermond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Bob Boumanstraat 43, 6042EH Roermond: uitbreiden te bouwen woning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  <text:list-item text:style-override="id1-3-2-1-1-6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204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31 juli 2026 besloten voor de beslissing op de aanvraag de beslistermijn met maximaal 6 weken te verlengen tot uiterlijk 10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5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04</meta:user-defined>
    <meta:user-defined meta:name="DCTERMS.abstract">Omschrijving (incl. locatie):  Bob Boumanstraat 43, 6042EH Roermond: uitbreiden te bouwen woning</meta:user-defined>
    <dc:language>nl</dc:language>
    <meta:user-defined meta:name="OVERHEIDop.locatietype/OVERHEIDop.gebiedsmarkering">Vlak</meta:user-defined>
    <meta:user-defined meta:name="DC.title">Bob Boumanstraat 43, 6042EH Roermond - Verlengen beslistermijn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538</meta:user-defined>
    <meta:user-defined meta:name="OVERHEIDop.GmbID/DC.identifier">gmb-2026-375538</meta:user-defined>
    <meta:user-defined meta:name="OVERHEIDop.versieInformatie"/>
  </office:meta>
</office:document-meta>
</file>