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ermanent vergunnen van Slot Roggebot, nabij Vossemeerdijk 30, 8251 PN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912 en is aangevraagd voor het permanent vergunnen van Slot Roggebot, nabij Vossemeerdijk 30, 8251 PN Dronten. </text:p>
            <text:p text:style-name="common-al">Op deze aanvraag is op 04-08-2026 een besluit genomen. De gevraagde vergunning (ruimtelijk)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04-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553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912</meta:user-defined>
    <dc:language>nl</dc:language>
    <meta:user-defined meta:name="OVERHEIDop.locatietype/OVERHEIDop.gebiedsmarkering">Punt</meta:user-defined>
    <meta:user-defined meta:name="DC.title">Vergunning verleend voor het permanent vergunnen van Slot Roggebot, nabij Vossemeerdijk 30, 8251 PN Dronten</meta:user-defined>
    <meta:user-defined meta:name="DCTERMS.W3CDTF/DCTERMS.available">2026-08-06</meta:user-defined>
    <meta:user-defined meta:name="DCTERMS.W3CDTF/OVERHEIDop.jaargang">2026</meta:user-defined>
    <meta:user-defined meta:name="OVERHEIDop.publicationIssue">375536</meta:user-defined>
    <meta:user-defined meta:name="OVERHEIDop.GmbID/DC.identifier">gmb-2026-375536</meta:user-defined>
    <meta:user-defined meta:name="OVERHEIDop.versieInformatie"/>
  </office:meta>
</office:document-meta>
</file>