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evenementenvergunning, 4 en 11 augustus 2026, NEC fanplein - Augustijnenstraat 33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6-08-2026</text:p>
            <text:p text:style-name="common-al">
            <text:span text:style-name="nadrukvet">Omschrijving: </text:span>Wijziging evenementenvergunning (Augustijnenstraat 33 6511 KD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7593</text:p>
            <text:p text:style-name="common-al">
            <text:span text:style-name="nadrukvet">Product: </text:span>Wijziging evenementenvergunning</text:p>
            <text:p text:style-name="common-al">
            <text:span text:style-name="nadrukvet">Ontvangst: </text:span>03-08-2026</text:p>
            <text:p text:style-name="common-al">
            <text:span text:style-name="nadrukvet">Definitieve beschikking verzonden: </text:span>03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4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4 augustus 2026 tot en met 14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7593/08efefe7-4a06-4562-b668-abafa4b66ff8.pdf" xlink:type="simple">https://besluitenapv.nijmegen.nl/ZD2600097593/08efefe7-4a06-4562-b668-abafa4b66ff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552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evenementenvergunning, 4 en 11 augustus 2026, NEC fanplein - Augustijnenstraat 33 te Nijme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28</meta:user-defined>
    <meta:user-defined meta:name="OVERHEIDop.GmbID/DC.identifier">gmb-2026-375528</meta:user-defined>
    <meta:user-defined meta:name="OVERHEIDop.versieInformatie"/>
  </office:meta>
</office:document-meta>
</file>