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kennisgeving melding Besluit activiteiten leefomgeving - Dorpsstraat 33, 4284EE Rijswijk (NB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Dorpsstraat 33, 4284EE Rijswijk (NB)</text:p>
            <text:p text:style-name="common-al">
            <text:span text:style-name="nadrukvet">Code:</text:span> NB195901399</text:p>
            <text:p text:style-name="common-al">
            <text:span text:style-name="nadrukvet">Zaaknummer:</text:span> Z2026-00019458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 </text:span>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45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755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19458</meta:user-defined>
    <meta:user-defined meta:name="DCTERMS.abstract">Betreft: melding graven in bodem op locatie Dorpsstraat 33, 4284EE Rijswijk (NB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ltena - kennisgeving melding Besluit activiteiten leefomgeving - Dorpsstraat 33, 4284EE Rijswijk (NB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19</meta:user-defined>
    <meta:user-defined meta:name="OVERHEIDop.GmbID/DC.identifier">gmb-2026-375519</meta:user-defined>
    <meta:user-defined meta:name="OVERHEIDop.versieInformatie"/>
  </office:meta>
</office:document-meta>
</file>