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lmusselaan 3, 6041AW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 dakrenovatie loods</text:p>
            <text:p text:style-name="common-al">Helmusselaan 3, 6041AW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91</text:p>
            <text:p text:style-name="common-al"/>
            <text:p text:style-name="common-al">
            <text:span text:style-name="nadrukvet">Datum ontvangst:</text:span>
          </text:p>
            <text:p text:style-name="common-al">22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51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91</meta:user-defined>
    <meta:user-defined meta:name="DCTERMS.abstract">Helmusselaan 3, 6041AW Roermond: saneren asbest dakrenovatie loods</meta:user-defined>
    <dc:language>nl</dc:language>
    <meta:user-defined meta:name="OVERHEIDop.locatietype/OVERHEIDop.gebiedsmarkering">Vlak</meta:user-defined>
    <meta:user-defined meta:name="DC.title">Helmusselaan 3, 6041AW Roermond - Ingediende sloopmeld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518</meta:user-defined>
    <meta:user-defined meta:name="OVERHEIDop.GmbID/DC.identifier">gmb-2026-375518</meta:user-defined>
    <meta:user-defined meta:name="OVERHEIDop.versieInformatie"/>
  </office:meta>
</office:document-meta>
</file>