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vangen van de kozijnen in de voorgevel van gemeentelijk monument Klein Amerika 14, 2806CA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gemeente Gouda besloten om de beslistermijn van de aanvraag met kenmerk 2026-00011229 voor het vervangen van de kozijnen in de voorgevel van gemeentelijk monument op de locatie Klein Amerika 14, 2806CA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55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1229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vangen van de kozijnen in de voorgevel van gemeentelijk monument Klein Amerika 14, 2806CA Gouda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15</meta:user-defined>
    <meta:user-defined meta:name="OVERHEIDop.GmbID/DC.identifier">gmb-2026-375515</meta:user-defined>
    <meta:user-defined meta:name="OVERHEIDop.versieInformatie"/>
  </office:meta>
</office:document-meta>
</file>