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Nabij Hanenbergsestraat 2, 5472LA Loos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 </text:span>28 juli 2026</text:p>
            <text:p text:style-name="common-al">het kappen van een boom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550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22</meta:user-defined>
    <meta:user-defined meta:name="DCTERMS.abstract">Betreft: aanvraag op locatie Nabij Hanenbergsestraat 2, 5472LA Loosbroe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 op de locatie Nabij Hanenbergsestraat 2, 5472LA Loosbroe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5509</meta:user-defined>
    <meta:user-defined meta:name="OVERHEIDop.GmbID/DC.identifier">gmb-2026-375509</meta:user-defined>
    <meta:user-defined meta:name="OVERHEIDop.versieInformatie"/>
  </office:meta>
</office:document-meta>
</file>