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Nabij Middelste Groes 2, 5384VV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28 juli 2026</text:p>
            <text:p text:style-name="common-al">het kappen van een monumentale boom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7550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50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19</meta:user-defined>
    <meta:user-defined meta:name="DCTERMS.abstract">Betreft: aanvraag op locatie Nabij Middelste Groes 2, 5384VV Heesch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 op de locatie Nabij Middelste Groes 2, 5384VV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75504</meta:user-defined>
    <meta:user-defined meta:name="OVERHEIDop.GmbID/DC.identifier">gmb-2026-375504</meta:user-defined>
    <meta:user-defined meta:name="OVERHEIDop.versieInformatie"/>
  </office:meta>
</office:document-meta>
</file>