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ombraak 31 1035 J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plaatsen van een schuifpui op de begane grond en het betrekken van het balkon op de 2e verdieping bij de woning met behoud  van de woonfunctie.</text:p>
            <text:p text:style-name="common-al">Besluit: verleend</text:p>
            <text:p text:style-name="common-al">Besluit verzonden op: 03-08-2026</text:p>
            <text:p text:style-name="common-al">Zaakadres: Bombraak 31 1035 JP Amsterdam</text:p>
            <text:p text:style-name="common-al">Zaaknummer: Z2026-014521</text:p>
            <text:p text:style-name="common-al">DSO-nummer: 202603310182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452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50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521</meta:user-defined>
    <meta:user-defined meta:name="DCTERMS.abstract">veranderen van de opstaande ramen op de begane grond in een tweedelige schuifpui en vergroten van de tweede verdiepingdoor het balkon in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ombraak 31 1035 JP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03</meta:user-defined>
    <meta:user-defined meta:name="OVERHEIDop.GmbID/DC.identifier">gmb-2026-375503</meta:user-defined>
    <meta:user-defined meta:name="OVERHEIDop.versieInformatie"/>
  </office:meta>
</office:document-meta>
</file>