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andvoortstraat 22, 2586 VW 's-Gravenhage, Zandvoortstraat 24, 2586 V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aan de Zandvoortstraat 22 en 24 door deze samen te voegen tot één woning (nummer 22) middels een doorbraak in een niet-constructieve scheidingswand</text:p>
            <text:p text:style-name="common-al"/>
            <text:p text:style-name="common-al">Ons kenmerk: VTH2026-5755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Zandvoortstraat 22, 2586 VW 's-Gravenhage, Zandvoortstraat 24, 2586 VW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5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555</meta:user-defined>
    <meta:user-defined meta:name="DCTERMS.abstract">het veranderen van de woningen aan de Zandvoortstraat 22 en 24 door deze samen te voegen tot één woning (nummer 22) middels een doorbraak in een niet-constructieve scheidingswand</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Zandvoortstraat 22, 2586 VW 's-Gravenhage, Zandvoortstraat 24, 2586 VW 's-Gravenhage</meta:user-defined>
    <meta:user-defined meta:name="OVERHEIDop.datumEindeReactietermijn">2026-09-15</meta:user-defined>
    <meta:user-defined meta:name="OVERHEIDop.terinzageleggingBG">https://www.digitale-inzage.nl/Den%20Haag/dossier/HriNDKllxUSsrj_pnwpXTQ</meta:user-defined>
    <meta:user-defined meta:name="DCTERMS.W3CDTF/DCTERMS.available">2026-08-06</meta:user-defined>
    <meta:user-defined meta:name="DCTERMS.W3CDTF/OVERHEIDop.jaargang">2026</meta:user-defined>
    <meta:user-defined meta:name="OVERHEIDop.publicationIssue">375502</meta:user-defined>
    <meta:user-defined meta:name="OVERHEIDop.GmbID/DC.identifier">gmb-2026-375502</meta:user-defined>
    <meta:user-defined meta:name="OVERHEIDop.versieInformatie"/>
  </office:meta>
</office:document-meta>
</file>