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Miggelenbergweg 28, 7351 BR Hoenderloo, het wijzigen van een bestaande in-/uitr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31-07-2026</text:p>
            <text:p text:style-name="common-al">Zaaknummer:  02006343050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7550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0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0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02006343050</meta:user-defined>
    <dc:language>nl</dc:language>
    <meta:user-defined meta:name="OVERHEIDop.locatietype/OVERHEIDop.gebiedsmarkering">Punt</meta:user-defined>
    <meta:user-defined meta:name="DC.title">Aanvraag Omgevingsvergunning Miggelenbergweg 28, 7351 BR Hoenderloo, het wijzigen van een bestaande in-/uitri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500</meta:user-defined>
    <meta:user-defined meta:name="OVERHEIDop.GmbID/DC.identifier">gmb-2026-375500</meta:user-defined>
    <meta:user-defined meta:name="OVERHEIDop.versieInformatie"/>
  </office:meta>
</office:document-meta>
</file>