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Boylestraat 18-20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31 juli 2026 van een melding zoals bedoeld in hoofdstuk 4 van het Besluit activiteiten leefomgeving (Bal). De melding betreft het toepassen van 56 m³ grond t.b.v. het aanvullen van een saneringslocatie ter plaatse. De locatie betreft <text:span text:style-name="nadrukvet">Boylestraat 18-20 te Den Haag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78989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549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9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9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DCTERMS.abstract">Het toepassen van 56 m³ grond t.b.v. het aanvullen van een saneringslocatie ter plaatse. 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Kennisgeving melding milieubelastende activiteit(en), Boylestraat 18-20 te Den Haa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94</meta:user-defined>
    <meta:user-defined meta:name="OVERHEIDop.GmbID/DC.identifier">gmb-2026-375494</meta:user-defined>
    <meta:user-defined meta:name="OVERHEIDop.versieInformatie"/>
  </office:meta>
</office:document-meta>
</file>