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Zeezwaluwstraat 213, 2583 RN 's-Gravenhage, Zeezwaluwstraat 249, 2583 RP 's-Gravenhage, Zeezwaluwstraat 247, 2583 RP 's-Gravenhage, Zeezwaluwstraat 269, 2583 RP 's-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en verduurzamen van de panden Zeezwaluwstraat 203 tot en met 269 door na isoleren van het dak, het aanbrengen van zonnepanelen en het vervangen van klepramen voor ventilatieroosters. </text:p>
            <text:p text:style-name="common-al"/>
            <text:p text:style-name="common-al">Ons kenmerk: VTH2026-6578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Zeezwaluwstraat 213, 2583 RN 's-Gravenhage, Zeezwaluwstraat 249, 2583 RP 's-Gravenhage, Zeezwaluwstraat 247, 2583 RP 's-Gravenhage, Zeezwaluwstraat 269, 2583 RP 's-Gravenhage, Zeezwaluwstraat 203, 2583 RN 's-Gravenhage, Zeezwaluwstraat 227, 2583 RN 's-Gravenhage, Zeezwaluwstraat 223, 2583 RN 's-Gravenhage, Zeezwaluwstraat 221, 2583 RN 's-Gravenhage, Zeezwaluwstraat 217, 2583 RN 's-Gravenhage, Zeezwaluwstraat 255, 2583 RP 's-Gravenhage, Zeezwaluwstraat 259, 2583 RP 's-Gravenhage, Zeezwaluwstraat 235, 2583 RN 's-Gravenhage, Zeezwaluwstraat 253, 2583 RP 's-Gravenhage, Zeezwaluwstraat 233, 2583 RN 's-Gravenhage, Zeezwaluwstraat 225, 2583 RN 's-Gravenhage, Zeezwaluwstraat 265, 2583 RP 's-Gravenhage, Zeezwaluwstraat 251, 2583 RP 's-Gravenhage, Zeezwaluwstraat 207, 2583 RN 's-Gravenhage, Zeezwaluwstraat 241, 2583 RN 's-Gravenhage, Zeezwaluwstraat 245, 2583 RP 's-Gravenhage, Zeezwaluwstraat 231, 2583 RN 's-Gravenhage, Zeezwaluwstraat 211, 2583 RN 's-Gravenhage, Zeezwaluwstraat 219, 2583 RN 's-Gravenhage, Zeezwaluwstraat 263, 2583 RP 's-Gravenhage, Zeezwaluwstraat 261, 2583 RP 's-Gravenhage, Zeezwaluwstraat 237, 2583 RN 's-Gravenhage, Zeezwaluwstraat 239, 2583 RN 's-Gravenhage, Zeezwaluwstraat 205, 2583 RN 's-Gravenhage, Zeezwaluwstraat 267, 2583 RP 's-Gravenhage, Zeezwaluwstraat 209, 2583 RN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548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8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8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786</meta:user-defined>
    <meta:user-defined meta:name="DCTERMS.abstract">het veranderen en verduurzamen van de panden Zeezwaluwstraat 203 tot en met 269 door na isoleren van het dak, het aanbrengen van zonnepanelen en het vervangen van klepramen voor ventilatieroosters.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- Aangevraagd, Zeezwaluwstraat 213, 2583 RN 's-Gravenhage, Zeezwaluwstraat 249, 2583 RP 's-Gravenhage, Zeezwaluwstraat 247, 2583 RP 's-Gravenhage, Zeezwaluwstraat 269, 2583 RP 's-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84</meta:user-defined>
    <meta:user-defined meta:name="OVERHEIDop.GmbID/DC.identifier">gmb-2026-375484</meta:user-defined>
    <meta:user-defined meta:name="OVERHEIDop.versieInformatie"/>
  </office:meta>
</office:document-meta>
</file>