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Geerdinkhof 224 1103P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opbouw</text:p>
            <text:p text:style-name="common-al">Besluit: vergunning ingetrokken</text:p>
            <text:p text:style-name="common-al">Besluit verzonden op: 12-06-2026</text:p>
            <text:p text:style-name="common-al">Zaakadres: Geerdinkhof 224 1103PZ Amsterdam</text:p>
            <text:p text:style-name="common-al">Zaaknummer: Z2024-037744</text:p>
            <text:p text:style-name="common-al">DSO-nummer: 20241118007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37744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37744</meta:user-defined>
    <meta:user-defined meta:name="DCTERMS.abstract">het realiser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gunning ingetrokken Geerdinkhof 224 1103PZ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79</meta:user-defined>
    <meta:user-defined meta:name="OVERHEIDop.GmbID/DC.identifier">gmb-2026-375479</meta:user-defined>
    <meta:user-defined meta:name="OVERHEIDop.versieInformatie"/>
  </office:meta>
</office:document-meta>
</file>