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Fazantenkamp 862, 3607ED Maarssen - Verjaardagsfeest d.d. 08-08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ontvangen waarvoor geen vergunningsplicht geldt voor de locatie Fazantenkamp 862, 3607ED Maarssen. De melding is geregistreerd onder zaaknummer Z2026-00001853.</text:p>
            <text:p text:style-name="common-al">De melding betreft: evenementen melding op Fazantenkamp 862, 3607ED Maarssen - Verjaardagsfeest d.d. 08-08-2026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54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853</meta:user-defined>
    <meta:user-defined meta:name="DCTERMS.abstract">Betreft: Melding op locatie Fazantenkamp 862, 3607ED Maarssen</meta:user-defined>
    <dc:language>nl</dc:language>
    <meta:user-defined meta:name="OVERHEIDop.locatietype/OVERHEIDop.gebiedsmarkering">Punt</meta:user-defined>
    <meta:user-defined meta:name="DC.title">Kennisgeving ontvangst melding, Gemeente Stichtse Vecht - Fazantenkamp 862, 3607ED Maarssen - Verjaardagsfeest d.d. 08-08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78</meta:user-defined>
    <meta:user-defined meta:name="OVERHEIDop.GmbID/DC.identifier">gmb-2026-375478</meta:user-defined>
    <meta:user-defined meta:name="OVERHEIDop.versieInformatie"/>
  </office:meta>
</office:document-meta>
</file>