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281 / buiten behandeling stellen melding / Bosmolenweg 16, 6097 NG te Heel / Maasgouw / bekendgemaakt op 28 juli 2026 / het organiseren en houden van het evenement “Blessed Outdoor”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281 / buiten behandeling stellen melding / Bosmolenweg 16, 6097 NG te Heel / Maasgouw / bekendgemaakt op 28 juli 2026 / het organiseren en houden van het evenement “Blessed Outdoor”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4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281 </meta:user-defined>
    <dc:language>nl</dc:language>
    <meta:user-defined meta:name="OVERHEIDop.locatietype/OVERHEIDop.gebiedsmarkering">Adres</meta:user-defined>
    <meta:user-defined meta:name="DC.title">Z2026-00010281 / buiten behandeling stellen melding / Bosmolenweg 16, 6097 NG te Heel / Maasgouw / bekendgemaakt op 28 juli 2026 / het organiseren en houden van het evenement “Blessed Outdoor”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77</meta:user-defined>
    <meta:user-defined meta:name="OVERHEIDop.GmbID/DC.identifier">gmb-2026-375477</meta:user-defined>
    <meta:user-defined meta:name="OVERHEIDop.versieInformatie"/>
  </office:meta>
</office:document-meta>
</file>