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095135i661e80d9-39b5-4a15-ad12-3ffdeacf2c1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oornemen toepassen bestuursdwang voor 1 boot in de Dorpsweide te Valkenburg en 2 boten in de Rembrandtsingel te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 voornemen bestuursdwang</text:span>
          </text:p>
            <text:p text:style-name="common-al">
            <draw:frame><draw:text-box><text:section text:name="plaatje_id1-3-2-1-1-2-1" text:style-name="plaatje">
              <text:p text:style-name="illustratie_id1-3-2-1-1-2-1-1"><draw:frame draw:style-name="illustratie_id1-3-2-1-1-2-1-1" text:anchor-type="paragraph" svg:width="120mm" svg:height="50.9mm"><draw:image xlink:href="Pictures/Schermafbeelding2026-08-04095135i661e80d9-39b5-4a15-ad12-3ffdeacf2c12.png" xlink:type="simple"/></draw:frame></text:p>
            </text:section></draw:text-box></draw:frame>
          </text:p>
            <text:list text:style-name="id1-3-2-1-1-3">
              <text:list-item text:style-override="id1-3-2-1-1-3-1">
                <text:number>-</text:number>
                <text:p text:style-name="al">Boot in de Dorpsweide te Valkenburg</text:p>
              </text:list-item>
              <text:list-item text:style-override="id1-3-2-1-1-3-2">
                <text:number>-</text:number>
                <text:p text:style-name="al">Twee boten in de Rembrandtsingel te Rijnsburg</text:p>
              </text:list-item>
            </text:list>
            <text:p text:style-name="common-al">De vaartuigen mogen niet op de hierboven beschreven locaties aanwezig zijn vanwege <text:span text:style-name="nadrukvet">Artikel 5:25, Ligplaats woonschepen en overige vaartuigen</text:span></text:p>
            <text:p text:style-name="common-al">Indien de eigenaren deze vaartuigen niet verwijderen uit openbaar water  voor 26 augustus 2026, dan zullen deze vaartuigen door de gemeente Katwijk verwijderd worden. Deze publicatie kan worden aangemerkt als een zogenaamd voornemen om bestuursdwang toe te passen als bedoeld in artikel 5:21 Algemene wet bestuursrecht (verder: Awb). Dit voornemen is op 5 augustus 2026 tevens bekend gemaakt met een sticker op de vaartuigen. Hiermee is uitvoer gegeven aan artikel 5:24, derde lid Awb. </text:p>
            <text:p text:style-name="last-al">Als deze vaartuigen niet binnen de genoemde tijd uit het openbare water verwijderd worden zullen wij een definitief bestuursdwang besluit nemen. Dit betekent dat deze vaartuigen worden verwijderd en 13 weken worden opgeslagen in het gemeentelijk depot. Gedurende deze periode kunnen de eigenaren van deze vaartuigen deze ophalen tegen betaling van de berging- en stallingkosten. Wanneer de eigenaren zich tijdens deze periode nog niet hebben gemeld, zullen de betreffende vaartuigen worden verkocht of verniet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1-1" style:parent-style-name="Standard">
      <style:paragraph-properties style:line-spacing="0mm" style:text-autospace="none" ofo:line-height="0.001cm"/>
    </style:style>
    <style:style style:family="graphic" style:name="illustratie_id1-3-2-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547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7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DC.title">Voornemen toepassen bestuursdwang voor 1 boot in de Dorpsweide te Valkenburg en 2 boten in de Rembrandtsingel te Rijnsburg</meta:user-defined>
    <meta:user-defined meta:name="DCTERMS.W3CDTF/DCTERMS.available">2026-08-06</meta:user-defined>
    <meta:user-defined meta:name="DCTERMS.W3CDTF/OVERHEIDop.jaargang">2026</meta:user-defined>
    <meta:user-defined meta:name="OVERHEIDop.publicationIssue">375473</meta:user-defined>
    <meta:user-defined meta:name="OVERHEIDop.GmbID/DC.identifier">gmb-2026-375473</meta:user-defined>
    <meta:user-defined meta:name="OVERHEIDop.versieInformatie"/>
  </office:meta>
</office:document-meta>
</file>