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3i9f02e35d-aaf0-4e07-a8ea-b648918a729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huur snippergroen nabij Hobbemaplantsoen 3</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G, nummer 1727 (gedeeltelijk) ter grootte van ca. 58 vierkante meter te verhuren aan de eigenaar van de aangrenzende woning aan <text:span text:style-name="nadrukvet">Hobbemaplantsoen 3, 1701KD Heerhugowaard.</text:span></text:p>
            <text:p text:style-name="common-al">Het te verhuren perceel grenst uitsluitend aan het perceel van de beoogde huurder. De gemeente is van oordeel dat de beoogde huurd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huur,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53mm" svg:height="218.06566604127576mm"><draw:image xlink:href="Pictures/3i9f02e35d-aaf0-4e07-a8ea-b648918a7299.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546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6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6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verhuur snippergroen nabij Hobbemaplantsoen 3</meta:user-defined>
    <meta:user-defined meta:name="DCTERMS.W3CDTF/DCTERMS.available">2026-08-07</meta:user-defined>
    <meta:user-defined meta:name="DCTERMS.W3CDTF/OVERHEIDop.jaargang">2026</meta:user-defined>
    <meta:user-defined meta:name="OVERHEIDop.publicationIssue">375469</meta:user-defined>
    <meta:user-defined meta:name="OVERHEIDop.GmbID/DC.identifier">gmb-2026-375469</meta:user-defined>
    <meta:user-defined meta:name="OVERHEIDop.versieInformatie"/>
  </office:meta>
</office:document-meta>
</file>