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ubbelbeek 4 (kinderboerderij Malkenschoten), Apeldoorn, het kappen van 8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30-07-2026</text:p>
            <text:p text:style-name="common-al">Zaaknummer:  02006343001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54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3001</meta:user-defined>
    <dc:language>nl</dc:language>
    <meta:user-defined meta:name="OVERHEIDop.locatietype/OVERHEIDop.gebiedsmarkering">Vlak</meta:user-defined>
    <meta:user-defined meta:name="DC.title">Aanvraag Omgevingsvergunning Dubbelbeek 4 (kinderboerderij Malkenschoten), Apeldoorn, het kappen van 8 bom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64</meta:user-defined>
    <meta:user-defined meta:name="OVERHEIDop.GmbID/DC.identifier">gmb-2026-375464</meta:user-defined>
    <meta:user-defined meta:name="OVERHEIDop.versieInformatie"/>
  </office:meta>
</office:document-meta>
</file>