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handelde ontheffing parkeren blauwe zone t.b.v. wijzigen parkeerontheffing blauwe zone, voor de locatie J.P. Gouverneurlaan/Keerweerlaan, Z2026-000022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p text:style-name="common-al">Wijziging ontheffing parkeerschijfzone </text:p>
            <text:p text:style-name="common-al">
            <text:span text:style-name="nadrukcur">Datum besluit: </text:span>4 augustus 2026</text:p>
            <text:p text:style-name="common-al">
            <text:span text:style-name="nadrukcur">Uiterlijke reactiedatum: </text:span>15 september 2026</text:p>
            <text:p text:style-name="common-al">Kenmerk besluit: Z2026-0000228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54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80</meta:user-defined>
    <dc:language>nl</dc:language>
    <meta:user-defined meta:name="OVERHEIDop.locatietype/OVERHEIDop.gebiedsmarkering">Punt</meta:user-defined>
    <meta:user-defined meta:name="DC.title">Afgehandelde ontheffing parkeren blauwe zone t.b.v. wijzigen parkeerontheffing blauwe zone, voor de locatie J.P. Gouverneurlaan/Keerweerlaan, Z2026-0000228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56</meta:user-defined>
    <meta:user-defined meta:name="OVERHEIDop.GmbID/DC.identifier">gmb-2026-375456</meta:user-defined>
    <meta:user-defined meta:name="OVERHEIDop.versieInformatie"/>
  </office:meta>
</office:document-meta>
</file>