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er Haarstraat 25B 1053L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4-08-2026</text:p>
            <text:p text:style-name="common-al">Zaakadres: Ter Haarstraat 25B 1053LH Amsterdam</text:p>
            <text:p text:style-name="common-al">Zaaknummer: Z2026-03427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427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7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er Haarstraat 25B 1053L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51</meta:user-defined>
    <meta:user-defined meta:name="OVERHEIDop.GmbID/DC.identifier">gmb-2026-375451</meta:user-defined>
    <meta:user-defined meta:name="OVERHEIDop.versieInformatie"/>
  </office:meta>
</office:document-meta>
</file>