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slopen van een schuur, Anthonie van Dyckstraat 64 7412RN Deventer, [Deventer A 8393 ] Deventer A 83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3 augustus 2026</text:span>
          </text:p>
            <text:p text:style-name="common-al">
            <text:span text:style-name="nadrukvet">Locatie:</text:span> Anthonie van Dyckstraat 64 7412RN Deventer, [Deventer A 8393 ] Deventer A 8393</text:p>
            <text:p text:style-name="common-al">
            <text:span text:style-name="nadrukvet">Zaakomschrijving:</text:span> het slopen van een schuur</text:p>
            <text:p text:style-name="common-al">
            <text:span text:style-name="nadrukvet">Zaaknummer:</text:span> Z2026-0000579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werk slop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79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54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05799</meta:user-defined>
    <meta:user-defined meta:name="DCTERMS.abstract">het slopen van een sc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slopen van een schuur, Anthonie van Dyckstraat 64 7412RN Deventer, [Deventer A 8393 ] Deventer A 839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46</meta:user-defined>
    <meta:user-defined meta:name="OVERHEIDop.GmbID/DC.identifier">gmb-2026-375446</meta:user-defined>
    <meta:user-defined meta:name="OVERHEIDop.versieInformatie"/>
  </office:meta>
</office:document-meta>
</file>