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verleend, Lorentzkade 74 2014CB Haarlem, 0392-2026-0030527, het isoleren van de vloer, gevel en het dak, het realiseren van een aanbouw en het wijzigen van de indeling op de tweede verdieping, verzonden 04-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7544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4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4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030527</meta:user-defined>
    <meta:user-defined meta:name="DCTERMS.abstract">het isoleren van de vloer, gevel en het dak, het realiseren van een aanbouw en het wijzigen van de indeling op de tweede verdieping</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Gemeente Haarlem, omgevingsvergunning verleend, Lorentzkade 74 2014CB Haarlem, 0392-2026-0030527, het isoleren van de vloer, gevel en het dak, het realiseren van een aanbouw en het wijzigen van de indeling op de tweede verdieping, verzonden 04-08-2026</meta:user-defined>
    <meta:user-defined meta:name="DCTERMS.W3CDTF/DCTERMS.available">2026-08-06</meta:user-defined>
    <meta:user-defined meta:name="DCTERMS.W3CDTF/OVERHEIDop.jaargang">2026</meta:user-defined>
    <meta:user-defined meta:name="OVERHEIDop.publicationIssue">375444</meta:user-defined>
    <meta:user-defined meta:name="OVERHEIDop.GmbID/DC.identifier">gmb-2026-375444</meta:user-defined>
    <meta:user-defined meta:name="OVERHEIDop.versieInformatie"/>
  </office:meta>
</office:document-meta>
</file>