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Nemelaar 88 2036EH Haarlem, 0392-2026-0128509, het vernieuwen van de schuur in de tuin en het aanbrengen van een pergola, ontvangen op 0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4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8509</meta:user-defined>
    <meta:user-defined meta:name="DCTERMS.abstract">het vernieuwen van de schuur in de tuin en het aanbrengen van een pergol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Nemelaar 88 2036EH Haarlem, 0392-2026-0128509, het vernieuwen van de schuur in de tuin en het aanbrengen van een pergola, ontvangen op 03-08-2026</meta:user-defined>
    <meta:user-defined meta:name="DCTERMS.W3CDTF/DCTERMS.available">2026-08-06</meta:user-defined>
    <meta:user-defined meta:name="DCTERMS.W3CDTF/OVERHEIDop.jaargang">2026</meta:user-defined>
    <meta:user-defined meta:name="OVERHEIDop.publicationIssue">375442</meta:user-defined>
    <meta:user-defined meta:name="OVERHEIDop.GmbID/DC.identifier">gmb-2026-375442</meta:user-defined>
    <meta:user-defined meta:name="OVERHEIDop.versieInformatie"/>
  </office:meta>
</office:document-meta>
</file>