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fbd42d3-935d-4b3c-8b50-f840c81f8af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Mahonialaan 52</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394 (gedeeltelijk) ter grootte van ca. 46 vierkante meter te verhuren aan de eigenaar van de aangrenzende woning aan <text:span text:style-name="nadrukvet">Mahonialaan 52, 1702XD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53mm" svg:height="234.8105065666041mm"><draw:image xlink:href="Pictures/1i3fbd42d3-935d-4b3c-8b50-f840c81f8af7.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4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Mahonialaan 52</meta:user-defined>
    <meta:user-defined meta:name="DCTERMS.W3CDTF/DCTERMS.available">2026-08-07</meta:user-defined>
    <meta:user-defined meta:name="DCTERMS.W3CDTF/OVERHEIDop.jaargang">2026</meta:user-defined>
    <meta:user-defined meta:name="OVERHEIDop.publicationIssue">375437</meta:user-defined>
    <meta:user-defined meta:name="OVERHEIDop.GmbID/DC.identifier">gmb-2026-375437</meta:user-defined>
    <meta:user-defined meta:name="OVERHEIDop.versieInformatie"/>
  </office:meta>
</office:document-meta>
</file>