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-" text:level="1">
        <style:list-level-properties text:min-label-width="10mm"/>
      </text:list-level-style-bullet>
    </text:list-style>
    <text:list-style style:name="id1-3-2-1-1-4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p 24-07-2026 hebben wij een aanvraag reguliere omgevingsvergunning voor het verbouwen van een woning op het adres Hogedijk 6 7475PR Markelo ontvangen. Deze aanvraag staat ingeschreven onder zaaknummer 00001106055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24-07-2026 00:00 hebben wij een aanvraag Omgevingsvergunning enkelvoudig (regulier) ontvangen. De aanvraag heeft betrekking op de onderdeel:</text:p>
            <text:p text:style-name="common-al"/>
            <text:list text:style-name="id1-3-2-1-1-4">
              <text:list-item text:style-override="id1-3-2-1-1-4-1">
                <text:number>-</text:number>
                <text:p text:style-name="al"/>
                <text:p text:style-name="al">Omgevingsplanactiviteit bouwwerken</text:p>
              </text:list-item>
            </text:list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enkel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37543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3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3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106055</meta:user-defined>
    <meta:user-defined meta:name="DCTERMS.abstract">het verbouwen van een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p 24-07-2026 hebben wij een aanvraag reguliere omgevingsvergunning voor het verbouwen van een woning op het adres Hogedijk 6 7475PR Markelo ontvangen. Deze aanvraag staat ingeschreven onder zaaknummer 00001106055.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436</meta:user-defined>
    <meta:user-defined meta:name="OVERHEIDop.GmbID/DC.identifier">gmb-2026-375436</meta:user-defined>
    <meta:user-defined meta:name="OVERHEIDop.versieInformatie"/>
  </office:meta>
</office:document-meta>
</file>