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 Hendriklaan 48 1075B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ichtzetten van het dakterras ter plaatse van de eerste verdieping</text:p>
            <text:p text:style-name="common-al">Besluit: verleend</text:p>
            <text:p text:style-name="common-al">Besluit verzonden op: 03-08-2026</text:p>
            <text:p text:style-name="common-al">Zaakadres: Prins Hendriklaan 48 1075BE Amsterdam</text:p>
            <text:p text:style-name="common-al">Zaaknummer: Z2026-018401</text:p>
            <text:p text:style-name="common-al">DSO-nummer: 202604230190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40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401</meta:user-defined>
    <meta:user-defined meta:name="DCTERMS.abstract">dichtzetten van het dakterras t.p.v. de 1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 Hendriklaan 48 1075BE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34</meta:user-defined>
    <meta:user-defined meta:name="OVERHEIDop.GmbID/DC.identifier">gmb-2026-375434</meta:user-defined>
    <meta:user-defined meta:name="OVERHEIDop.versieInformatie"/>
  </office:meta>
</office:document-meta>
</file>