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Publicatie voorgenomen verkoop compensatiegrond in het kader van project Bedrijventerrein en Windturbinepark Groote Haar</text:p>
      <text:section text:name="zakelijke-mededeling_id1-3-2" text:style-name="zakelijke-mededeling">
        <text:section text:name="zakelijke-mededeling-tekst_id1-3-2-1" text:style-name="zakelijke-mededeling-tekst">
          <text:section text:name="tekst_id1-3-2-1-1" text:style-name="tekst">
            <text:p text:style-name="common-al">Gemeente Gorinchem heeft het voornemen om het navolgende perceel te verkopen:</text:p>
            <text:list text:style-name="id1-3-2-1-1-2">
              <text:list-item text:style-override="id1-3-2-1-1-2-1">
                <text:number>-</text:number>
                <text:p text:style-name="al">een perceel grond, kadastraal bekend gemeente Gorinchem, sectie G, nummer 36, ter grootte van circa 2.73.90 ha.</text:p>
              </text:list-item>
            </text:list>
            <text:p text:style-name="common-al">Het perceel is gelegen aan de Hoogbloklandseweg (ongenummerd) te Gorinchem en betreft landbouwgrond.</text:p>
            <text:p text:style-name="common-al">De gemeente wenst deze grond in te zetten als compensatiegrond in verband met het verlies van gronden die benodigd zijn voor de realisatie van het project <text:span text:style-name="nadrukvet">Bedrijventerrein en Windturbinepark Groote Haar</text:span> (hierna: het project).</text:p>
            <text:p text:style-name="common-al">De gemeente is van oordeel dat op grond van objectieve, toetsbare en redelijke criteria slechts één serieuze gegadigde voor de aankoop van het perceel in aanmerking komt. Aan dat oordeel liggen de volgende criteria ten grondslag:</text:p>
            <text:list text:style-name="id1-3-2-1-1-6">
              <text:list-item text:style-override="id1-3-2-1-1-6-1">
                <text:number>a.</text:number>
                <text:p text:style-name="al">de beoogde koper heeft grond afgestaan of zal nog grond afstaan ten behoeve van het project;</text:p>
              </text:list-item>
              <text:list-item text:style-override="id1-3-2-1-1-6-2">
                <text:number>b.</text:number>
                <text:p text:style-name="al">tussen de gemeente en de beoogde koper zijn afspraken gemaakt met betrekking tot leveren van compensatie grond</text:p>
              </text:list-item>
              <text:list-item text:style-override="id1-3-2-1-1-6-3">
                <text:number>c.</text:number>
                <text:p text:style-name="al">de gemeente heeft het perceel overeenkomstig deze afspraken aan de beoogde koper aangeboden;</text:p>
              </text:list-item>
              <text:list-item text:style-override="id1-3-2-1-1-6-4">
                <text:number>d.</text:number>
                <text:p text:style-name="al">de beoogde koper heeft aangegeven het perceel als compensatiegrond te willen kopen;</text:p>
              </text:list-item>
            </text:list>
            <text:p text:style-name="common-al">
            <text:span text:style-name="nadrukvet">Reactietermijn en kort geding</text:span>
          </text:p>
            <text:p text:style-name="common-al">Indien u zich niet kunt verenigen met dit voornemen en van mening bent dat u eveneens als serieuze gegadigde voor de aankoop van het perceel in aanmerking komt, dient u dit uiterlijk binnen 21 dagen na dagtekening van deze publicatie kenbaar te maken door binnen die termijn een kort geding aanhangig te maken bij de voorzieningenrechter van de bevoegde rechtbank.</text:p>
            <text:p text:style-name="common-al">Een afschrift van de dagvaarding dient binnen dezelfde termijn te worden toegezonden aan de gemeente via gemeente@gorinchem.nl, onder vermelding van Voorgenomen verkoop Hoogbloklandseweg G 36.</text:p>
            <text:p text:style-name="common-al">De termijn van 21 dagen geldt als vervaltermijn. Indien binnen deze termijn geen kort geding aanhangig is gemaakt, vervalt het recht om nadien in rechte op te komen tegen dit voornemen en/of de voorgenomen verkoop, dan wel daarop enige vordering tot schadevergoeding of andere aanspraak te baseren, althans worden die rechten verwerkt, voor zover rechtens mogelijk.</text:p>
            <text:p text:style-name="common-al">Na afloop van deze termijn en bij gebreke van een kort geding zal de gemeente overgaan tot het sluiten van de koopovereenkomst met de beoogde koper.</text:p>
            <text:p text:style-name="last-al">Met deze publicatie geeft de gemeente uitvoering aan het arrest van de Hoge Raad van 26 november 2021 (ECLI:NL:HR:2021:17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3754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Gorinchem</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genomen verkoop compensatiegrond in het kader van project Bedrijventerrein en Windturbinepark Groote Haar</meta:user-defined>
    <meta:user-defined meta:name="DCTERMS.W3CDTF/DCTERMS.available">2026-08-10</meta:user-defined>
    <meta:user-defined meta:name="DCTERMS.W3CDTF/OVERHEIDop.jaargang">2026</meta:user-defined>
    <meta:user-defined meta:name="OVERHEIDop.publicationIssue">375430</meta:user-defined>
    <meta:user-defined meta:name="OVERHEIDop.GmbID/DC.identifier">gmb-2026-375430</meta:user-defined>
    <meta:user-defined meta:name="OVERHEIDop.versieInformatie"/>
  </office:meta>
</office:document-meta>
</file>