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kappen van een kastanjeboom op locatie Bijvoetstraat 34, 5103MG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4 augustus 2026 een beslissing genomen op de aanvraag van een omgevingsvergunning BOPA voor kappen van een kastanjeboom op locatie Bijvoetstraat 34, 5103MG Dongen, geregistreerd onder zaaknummer Z2026-00001140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4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4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54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140</meta:user-defined>
    <meta:user-defined meta:name="DCTERMS.abstract">Bijvoetstraat 34, 5103MG Dongen</meta:user-defined>
    <dc:language>nl</dc:language>
    <meta:user-defined meta:name="OVERHEIDop.locatietype/OVERHEIDop.gebiedsmarkering">Vlak</meta:user-defined>
    <meta:user-defined meta:name="DC.title">Besluit op aanvraag omgevingsvergunning voor kappen van een kastanjeboom op locatie Bijvoetstraat 34, 5103MG Dongen</meta:user-defined>
    <meta:user-defined meta:name="OVERHEIDop.datumEindeReactietermijn">2026-09-15</meta:user-defined>
    <meta:user-defined meta:name="OVERHEIDop.terinzageleggingBG">https://jeleefomgeving.nl/inzien/001325978/e904c9d7-f780-432e-baa2-34a49e94608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29</meta:user-defined>
    <meta:user-defined meta:name="OVERHEIDop.GmbID/DC.identifier">gmb-2026-375429</meta:user-defined>
    <meta:user-defined meta:name="OVERHEIDop.versieInformatie"/>
  </office:meta>
</office:document-meta>
</file>