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mitstraat 30-4 1092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</text:p>
            <text:p text:style-name="common-al">Zaakadres: Smitstraat 30-4 1092XS Amsterdam</text:p>
            <text:p text:style-name="common-al">Datum ontvangst: 23-07-2026</text:p>
            <text:p text:style-name="common-al">Zaaknummer: Z2026-032800</text:p>
            <text:p text:style-name="common-al">DSO-nummer: 202607230148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4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00</meta:user-defined>
    <meta:user-defined meta:name="DCTERMS.abstract">realiser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mitstraat 30-4 1092XS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28</meta:user-defined>
    <meta:user-defined meta:name="OVERHEIDop.GmbID/DC.identifier">gmb-2026-375428</meta:user-defined>
    <meta:user-defined meta:name="OVERHEIDop.versieInformatie"/>
  </office:meta>
</office:document-meta>
</file>