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, Planetenplein 17 2024TJ Haarlem, 0392-2026-0095770, het vervangen van de kozijnen op beganegrond en eerste verdieping, het plaatsen van zonnepanelen en vernieuwen dakkapel voorzijde, verzonden 04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7542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2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2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6-0095770</meta:user-defined>
    <meta:user-defined meta:name="DCTERMS.abstract">het vervangen van de kozijnen op beganegrond en eerste verdieping, het plaatsen van zonnepanelen en vernieuwen dakkapel voorzijd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, Planetenplein 17 2024TJ Haarlem, 0392-2026-0095770, het vervangen van de kozijnen op beganegrond en eerste verdieping, het plaatsen van zonnepanelen en vernieuwen dakkapel voorzijde, verzonden 04-08-2026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26</meta:user-defined>
    <meta:user-defined meta:name="OVERHEIDop.GmbID/DC.identifier">gmb-2026-375426</meta:user-defined>
    <meta:user-defined meta:name="OVERHEIDop.versieInformatie"/>
  </office:meta>
</office:document-meta>
</file>