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 Geerdinkhof 224 1103P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trekken - Geerdinkhof 224 - Het realiseren van een dakopbouw</text:p>
            <text:p text:style-name="common-al">Besluit: </text:p>
            <text:p text:style-name="common-al">Besluit verzonden op: 12-06-2026</text:p>
            <text:p text:style-name="common-al">Zaakadres: Geerdinkhof 224 1103PZ Amsterdam</text:p>
            <text:p text:style-name="common-al">Zaaknummer: Z2026-015744</text:p>
            <text:p text:style-name="common-al">DSO-nummer: 202411180078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15744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 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4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744</meta:user-defined>
    <meta:user-defined meta:name="DCTERMS.abstract">Intrekken - Geerdinkhof 224 - Het realiseren van een dakop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 Geerdinkhof 224 1103PZ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22</meta:user-defined>
    <meta:user-defined meta:name="OVERHEIDop.GmbID/DC.identifier">gmb-2026-375422</meta:user-defined>
    <meta:user-defined meta:name="OVERHEIDop.versieInformatie"/>
  </office:meta>
</office:document-meta>
</file>