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Rijksstraatweg 489 2025DD Haarlem, 0392-2026-0128494, het realiseren van een architectonische pergola, ontvangen op 03-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4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28494</meta:user-defined>
    <meta:user-defined meta:name="DCTERMS.abstract">het realiseren van een architectonische pergola</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Gemeente Haarlem, ingekomen aanvraag omgevingsvergunning, Rijksstraatweg 489 2025DD Haarlem, 0392-2026-0128494, het realiseren van een architectonische pergola, ontvangen op 03-08-2026</meta:user-defined>
    <meta:user-defined meta:name="DCTERMS.W3CDTF/DCTERMS.available">2026-08-06</meta:user-defined>
    <meta:user-defined meta:name="DCTERMS.W3CDTF/OVERHEIDop.jaargang">2026</meta:user-defined>
    <meta:user-defined meta:name="OVERHEIDop.publicationIssue">375420</meta:user-defined>
    <meta:user-defined meta:name="OVERHEIDop.GmbID/DC.identifier">gmb-2026-375420</meta:user-defined>
    <meta:user-defined meta:name="OVERHEIDop.versieInformatie"/>
  </office:meta>
</office:document-meta>
</file>