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sinterklaasintocht op 14-11-2026 in Schoonhoven op de locatie Binnenstad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8-2026 heeft de gemeente een aanvraag ontvangen voor een evenementen vergunning voor sinterklaasintocht op 14-11-2026 in Schoonhoven op de locatie binnenstad Schoonhoven. De aanvraag is geregistreerd onder zaaknummer 19311964194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54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64194</meta:user-defined>
    <dc:language>nl</dc:language>
    <meta:user-defined meta:name="OVERHEIDop.locatietype/OVERHEIDop.gebiedsmarkering">Vlak</meta:user-defined>
    <meta:user-defined meta:name="DC.title">Kennisgeving ontvangst aanvraag voor een evenementen vergunning voor sinterklaasintocht op 14-11-2026 in Schoonhoven op de locatie Binnenstad Schoon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19</meta:user-defined>
    <meta:user-defined meta:name="OVERHEIDop.GmbID/DC.identifier">gmb-2026-375419</meta:user-defined>
    <meta:user-defined meta:name="OVERHEIDop.versieInformatie"/>
  </office:meta>
</office:document-meta>
</file>