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Kalfjeslaan 380 1081J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het gebouw door het maken van een aanbouw aan het gebouw</text:p>
            <text:p text:style-name="common-al">Besluit: </text:p>
            <text:p text:style-name="common-al">Ingetrokken op: 04-08-2026</text:p>
            <text:p text:style-name="common-al">Zaakadres: Kalfjeslaan 380 1081JA Amsterdam</text:p>
            <text:p text:style-name="common-al">Zaaknummer: Z2026-018589</text:p>
            <text:p text:style-name="common-al">DSO-nummer: 2026042600081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589</meta:user-defined>
    <meta:user-defined meta:name="DCTERMS.abstract">veranderen en vergroten van het gebouw door het maken van een aanbouw a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 Kalfjeslaan 380 1081JA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18</meta:user-defined>
    <meta:user-defined meta:name="OVERHEIDop.GmbID/DC.identifier">gmb-2026-375418</meta:user-defined>
    <meta:user-defined meta:name="OVERHEIDop.versieInformatie"/>
  </office:meta>
</office:document-meta>
</file>