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, verlengen beslistermijn vergunning, Spekstraat 4 2011HM Haarlem, 0392-2026-0082429, het uitoefenen van het horecabedrijf, verzonden 04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besluit ligt niet ter inzage en is niet digitaal te volgen. Deze mededeling is uitsluitend informatief. Het is niet mogelijk om bezwaar tegen deze mededeling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37541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1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1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2-2026-0082429</meta:user-defined>
    <meta:user-defined meta:name="DCTERMS.abstract">het uitoefenen van het horecabedrijf</meta:user-defined>
    <dc:language>nl</dc:language>
    <meta:user-defined meta:name="OVERHEIDop.locatietype/OVERHEIDop.gebiedsmarkering">Punt</meta:user-defined>
    <meta:user-defined meta:name="DC.title">Gemeente Haarlem, verlengen beslistermijn vergunning, Spekstraat 4 2011HM Haarlem, 0392-2026-0082429, het uitoefenen van het horecabedrijf, verzonden 04-08-2026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415</meta:user-defined>
    <meta:user-defined meta:name="OVERHEIDop.GmbID/DC.identifier">gmb-2026-375415</meta:user-defined>
    <meta:user-defined meta:name="OVERHEIDop.versieInformatie"/>
  </office:meta>
</office:document-meta>
</file>