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ingetrokken verzoek, plaatsen van een aanbouw aan de achterkant van de woning, Badhuisstraat 96 1789AM Huisdui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Ingetrokken verzoek om omgevingsvergunning.</text:span>
          </text:p>
            <text:p text:style-name="common-al">Burgemeester en wethouders van Den Helder maken bekend dat het volgende verzoek voor een omgevingsvergunning is ingetrokken:</text:p>
            <text:p text:style-name="common-al">Badhuisstraat 96 1789AM Huisduinen, plaatsen van een aanbouw aan de achterkant van de woning</text:p>
            <text:p text:style-name="last-al">Verzenddatum: 04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7541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1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1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7-0010</meta:user-defined>
    <meta:user-defined meta:name="DCTERMS.abstract">plaatsen van een aanbouw aan de achterkant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Den Helder, ingetrokken verzoek, plaatsen van een aanbouw aan de achterkant van de woning, Badhuisstraat 96 1789AM Huisduin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413</meta:user-defined>
    <meta:user-defined meta:name="OVERHEIDop.GmbID/DC.identifier">gmb-2026-375413</meta:user-defined>
    <meta:user-defined meta:name="OVERHEIDop.versieInformatie"/>
  </office:meta>
</office:document-meta>
</file>