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Doner Mix- Smetiusstraat 18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leidinggevende alcoholvergunning (Smetiusstraat 18 6511 ET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0299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13-07-2026</text:p>
            <text:p text:style-name="common-al">
            <text:span text:style-name="nadrukvet">Definitieve beschikking verzonden: </text:span>0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0299/78107237-ba44-446d-8d2f-e559d4636e57.pdf" xlink:type="simple">https://besluitenapv.nijmegen.nl/ZD2600090299/78107237-ba44-446d-8d2f-e559d4636e5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4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Doner Mix- Smetiusstraat 18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11</meta:user-defined>
    <meta:user-defined meta:name="OVERHEIDop.GmbID/DC.identifier">gmb-2026-375411</meta:user-defined>
    <meta:user-defined meta:name="OVERHEIDop.versieInformatie"/>
  </office:meta>
</office:document-meta>
</file>