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zoek buiten behandeling, renoveren van de gevels, het wijzigen van de kozijnen en het plaatsen van een dakopbouw op de woningen, Binnenhaven 55 1781BL Den Helder, Binnenhaven 55A 1781BL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Buiten behandeling verzoek omgevingsvergunning</text:span>
          </text:p>
            <text:p text:style-name="common-al">Burgemeester en wethouders van Den Helder maken bekend dat het volgende verzoek voor een omgevingsvergunning buiten behandeling is gelaten.</text:p>
            <text:p text:style-name="common-al">Binnenhaven 55 1781BL Den Helder, Binnenhaven 55A 1781BL Den Helder, Kerkgracht 4 1782GJ Den Helder, renoveren van de gevels, het wijzigen van de kozijnen en het plaatsen van een dakopbouw op de woningen</text:p>
            <text:p text:style-name="common-al">Verzenddatum: 04-08-2026</text:p>
            <text:p text:style-name="common-al">Bezwaar</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last-al">- de datum en uw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7540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0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0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6-0084</meta:user-defined>
    <meta:user-defined meta:name="DCTERMS.abstract">renoveren van de gevels, het wijzigen van de kozijnen en het plaatsen van een dakopbouw op de woning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Den Helder, verzoek buiten behandeling, renoveren van de gevels, het wijzigen van de kozijnen en het plaatsen van een dakopbouw op de woningen, Binnenhaven 55 1781BL Den Helder, Binnenhaven 55A 1781BL Den Helder</meta:user-defined>
    <meta:user-defined meta:name="DCTERMS.W3CDTF/DCTERMS.available">2026-08-06</meta:user-defined>
    <meta:user-defined meta:name="DCTERMS.W3CDTF/OVERHEIDop.jaargang">2026</meta:user-defined>
    <meta:user-defined meta:name="OVERHEIDop.publicationIssue">375406</meta:user-defined>
    <meta:user-defined meta:name="OVERHEIDop.GmbID/DC.identifier">gmb-2026-375406</meta:user-defined>
    <meta:user-defined meta:name="OVERHEIDop.versieInformatie"/>
  </office:meta>
</office:document-meta>
</file>