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arco Polostraat 67-2 1057W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en van een dakuitbouw met een dakterras op de 3e verdieping en een balkon op de 3e verdieping</text:p>
            <text:p text:style-name="common-al">Besluit: verleend</text:p>
            <text:p text:style-name="common-al">Besluit verzonden op: 03-08-2026</text:p>
            <text:p text:style-name="common-al">Zaakadres: Marco Polostraat 67-2 1057WE Amsterdam</text:p>
            <text:p text:style-name="common-al">Zaaknummer: Z2026-007916</text:p>
            <text:p text:style-name="common-al">DSO-nummer: 202602190105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791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4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7916</meta:user-defined>
    <meta:user-defined meta:name="DCTERMS.abstract">bouwen van een dakuitbouw met een dakterras op de 3e verdieping en een balkon op de 3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arco Polostraat 67-2 1057WE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04</meta:user-defined>
    <meta:user-defined meta:name="OVERHEIDop.GmbID/DC.identifier">gmb-2026-375404</meta:user-defined>
    <meta:user-defined meta:name="OVERHEIDop.versieInformatie"/>
  </office:meta>
</office:document-meta>
</file>