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melding laboratorium op de Nieuweweg-noord 314B-16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enendaal heeft op 15 juli 2026 van Soil Best B.V. te Wageningen een melding <text:a xlink:href="" xlink:type="simple">ontvangen op basis van artikel 4.648 van </text:a>het Besluit activiteiten leefomgeving (Bal). Deze melding gaat over een laboratorium op de locatie Nieuweweg-noord 314B-16 in Veenendaal.</text:p>
            <text:p text:style-name="common-al">
            <text:span text:style-name="nadrukvet">Geen bezwaar en beroep</text:span>
          </text:p>
            <text:p text:style-name="common-al">Deze kennisgeving is bedoeld om de omgeving te informeren over de activiteit. Deze kennisgeving is geen besluit zoals beschreven in artikel 1:3 van de Algemene wet bestuursrecht. Bezwaar en beroep zijn dus niet mogelijk.</text:p>
            <text:p text:style-name="common-al"/>
            <text:p text:style-name="common-al">
            <text:span text:style-name="nadrukvet">Op de hoogte blijven?</text:span>
          </text:p>
            <text:p text:style-name="common-al">Wilt u op de hoogte blijven van publicaties van de overheid over uw omgeving? Abonneert u zich dan via <text:span text:style-name="nadrukondlijn">overheid.nl</text:span> op de e-mailservice. U krijgt dan bericht als er een melding of besluit wordt gepubliceerd over een locatie in uw buurt.</text:p>
            <text:p text:style-name="last-al">Voor meer informatie kunt u contact opnemen met de Omgevingsdienst Utrecht via info@odu.nl of telefoonnummer 030 – 702 32 00. Vermeldt u hierbij ons zaakkenmerk: Z/26/204683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54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enendaal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046830</meta:user-defined>
    <meta:user-defined meta:name="DCTERMS.abstract">Melding mba Soil Best BV Nieuweweg-noord 314B-16 Veenenda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kendmaking melding laboratorium op de Nieuweweg-noord 314B-16 in Veenend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0</meta:user-defined>
    <meta:user-defined meta:name="OVERHEIDop.GmbID/DC.identifier">gmb-2026-375400</meta:user-defined>
    <meta:user-defined meta:name="OVERHEIDop.versieInformatie"/>
  </office:meta>
</office:document-meta>
</file>