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15 oktober 2026 op de locatie T.h.v. Vogelplein 7 te Dordrecht zaaknummer 900368772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15 oktober 2026 op de locatie T.h.v. Vogelplein 7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38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rganiseren van een klein evenement op 15 oktober 2026 op de locatie T.h.v. Vogelplein 7 te Dordrecht zaaknummer 9003687724</meta:user-defined>
    <meta:user-defined meta:name="DCTERMS.W3CDTF/DCTERMS.available">2026-08-06</meta:user-defined>
    <meta:user-defined meta:name="DCTERMS.W3CDTF/OVERHEIDop.jaargang">2026</meta:user-defined>
    <meta:user-defined meta:name="OVERHEIDop.publicationIssue">375381</meta:user-defined>
    <meta:user-defined meta:name="OVERHEIDop.GmbID/DC.identifier">gmb-2026-375381</meta:user-defined>
    <meta:user-defined meta:name="OVERHEIDop.versieInformatie"/>
  </office:meta>
</office:document-meta>
</file>